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0caddb" officeooo:paragraph-rsid="00060190" fo:background-color="transparent" style:font-size-asian="14pt" style:language-asian="en" style:country-asian="US" style:font-name-complex="Times New Roman" style:font-size-complex="14pt"/>
    </style:style>
    <style:style style:name="P2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60190" fo:background-color="transparen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1" fo:font-size="14pt" officeooo:rsid="0015e28b" officeooo:paragraph-rsid="00060190" fo:background-color="#ffff00" style:font-size-asian="14pt" style:language-asian="en" style:country-asian="US" style:font-name-complex="Times New Roman" style:font-size-complex="14pt"/>
    </style:style>
    <style:style style:name="P4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Times New Roman1" fo:font-size="14pt" officeooo:paragraph-rsid="00060190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fo:color="#000000" loext:opacity="100%" fo:background-color="transparent" loext:char-shading-value="0"/>
    </style:style>
    <style:style style:name="T4" style:family="text">
      <style:text-properties fo:color="#000000" loext:opacity="100%" style:font-name="Times New Roman" officeooo:rsid="001ca57b" fo:background-color="transparent" loext:char-shading-value="0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" officeooo:rsid="0024050e" fo:background-color="transparent" loext:char-shading-value="0" style:font-size-asian="14pt" style:language-asian="en" style:country-asian="US" style:font-size-complex="14pt"/>
    </style:style>
    <style:style style:name="T6" style:family="text">
      <style:text-properties fo:color="#000000" loext:opacity="100%" style:font-name="Times New Roman" officeooo:rsid="00188010" fo:background-color="transparent" loext:char-shading-value="0" style:font-size-asian="14pt" style:language-asian="en" style:country-asian="US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2">0</text:span><text:span text:style-name="T1">6.08.2025</text:span></text:p>
      <text:p text:style-name="P1">7. О проведении экспертно-аналитического мероприятия</text:p>
      <text:p text:style-name="P4">Основание: Распоряжение контрольно-счетной палаты муниципального образования Курганинский район 30.07.2025 года № 51-РО.</text:p>
      <text:p text:style-name="P4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<text:span text:style-name="T3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4">от 1</text:span><text:span text:style-name="T5">5</text:span><text:span text:style-name="T4"> августа 2024 года № 776 № «Об утверждении муниципальной программы муниципального образования Курганинский район </text:span><text:span text:style-name="T6">«</text:span><text:span text:style-name="T4">Развитие се</text:span><text:span text:style-name="T5">ти автомобильных дорог </text:span><text:span text:style-name="T4">муниципального образования Курганинский район</text:span><text:span text:style-name="T5">» </text:span><text:span text:style-name="T4">на</text:span><text:span text:style-name="T6"> <text:s/>2025-20</text:span><text:span text:style-name="T4">30</text:span><text:span text:style-name="T6"> год</text:span><text:span text:style-name="T4">ы</text:span><text:span text:style-name="T6">»</text:span><text:span text:style-name="T3">.</text:span></text:p>
      <text:p text:style-name="P2"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координаторам муниципальных программ муниципального образования Курганинский район. </text:p>
      <text:p text:style-name="P1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26:06.695000000</meta:creation-date>
    <dc:date>2025-10-02T16:26:22.965000000</dc:date>
    <meta:editing-duration>PT16S</meta:editing-duration>
    <meta:editing-cycles>1</meta:editing-cycles>
    <meta:document-statistic meta:table-count="0" meta:image-count="0" meta:object-count="0" meta:page-count="1" meta:paragraph-count="6" meta:word-count="132" meta:character-count="1248" meta:non-whitespace-character-count="1120"/>
    <meta:generator>LibreOffice/7.3.4.2$Windows_X86_64 LibreOffice_project/728fec16bd5f605073805c3c9e7c4212a0120dc5</meta:generator>
  </office:meta>
</office:document-meta>
</file>